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" style:family="table-cell" style:parent-style-name="Collegamento_32_ipertestuale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467886" style:text-underline-style="solid" style:text-underline-type="single"/>
    </style:style>
    <style:style style:name="ce3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Collegamento_32_ipertestuale" style:data-style-name="N0">
      <style:table-cell-properties fo:border="thin solid #000000" style:vertical-align="top" style:repeat-content="false"/>
      <style:paragraph-properties fo:text-align="start" fo:margin-left="0cm"/>
      <style:text-properties fo:color="#467886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17.8858333333333cm"/>
    </style:style>
    <style:style style:name="co2" style:family="table-column">
      <style:table-column-properties fo:break-before="auto" style:column-width="14.7108333333333cm"/>
    </style:style>
    <style:style style:name="co3" style:family="table-column">
      <style:table-column-properties fo:break-before="auto" style:column-width="15.79562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1"/>
        <table:table-column table:style-name="co4" table:number-columns-repeated="16381" table:default-cell-style-name="ce3"/>
        <table:table-row table:style-name="ro1">
          <table:table-cell office:value-type="string" table:style-name="ce3">
            <text:p>Tipologia procedimento<text:s/></text:p>
          </table:table-cell>
          <table:table-cell office:value-type="string" table:style-name="ce3">
            <text:p>Settore Procedimento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4">
            <text:p><text:a xlink:href="https://www.comunedicaiazzo.it/wp-content/uploads/2026/06/anagrafe3.ods">Procedimenti amministrativi relativi alla tipologia “Anagrafe, Servizi Demografici e Elettorali”</text:a></text:p>
          </table:table-cell>
          <table:table-cell office:value-type="string" table:style-name="ce3">
            <text:p>Settore 4 / Politiche Ambientali e Socio-Demografico</text:p>
          </table:table-cell>
          <table:table-cell office:value-type="string" table:style-name="ce2">
            <text:p><text:a xlink:href="https://comune.caiazzo.ce.it/it/unita_organizzative/settore-4-socio-demografico-ambiente-protezione-civile">https://comune.caiazzo.ce.it/it/unita_organizzative/settore-4-socio-demografico-ambiente-protezione-civile</text:a>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<text:a xlink:href="https://www.comunedicaiazzo.it/wp-content/uploads/2026/06/ambiente3.ods">Procedimenti amministrativi relativi alla tipologia “Ambiente”</text:a></text:p>
          </table:table-cell>
          <table:table-cell office:value-type="string" table:style-name="ce3">
            <text:p>Settore 4 / Politiche Ambientali e Socio-Demografico</text:p>
          </table:table-cell>
          <table:table-cell office:value-type="string" table:style-name="ce2">
            <text:p><text:a xlink:href="https://comune.caiazzo.ce.it/it/unita_organizzative/settore-4-socio-demografico-ambiente-protezione-civile">https://comune.caiazzo.ce.it/it/unita_organizzative/settore-4-socio-demografico-ambiente-protezione-civile</text:a>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<text:a xlink:href="https://www.comunedicaiazzo.it/wp-content/uploads/2026/06/lavori_pubblici31.ods">Procedimenti amministrativi relativi alla tipologia “Lavori Pubblici”</text:a></text:p>
          </table:table-cell>
          <table:table-cell office:value-type="string" table:style-name="ce3">
            <text:p>Settore 3 / Tecnico</text:p>
          </table:table-cell>
          <table:table-cell office:value-type="string" table:style-name="ce2">
            <text:p><text:a xlink:href="https://comune.caiazzo.ce.it/it/unita_organizzative/settore-3-tecnico-e-politiche-del-territorio">https://comune.caiazzo.ce.it/it/unita_organizzative/settore-3-tecnico-e-politiche-del-territorio</text:a>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<text:a xlink:href="https://www.comunedicaiazzo.it/wp-content/uploads/2026/06/scuola-istruzione3-1.ods">Procedimenti amministrativi relativi alla tipologia “Scuola e Istruzione”</text:a></text:p>
          </table:table-cell>
          <table:table-cell office:value-type="string" table:style-name="ce3">
            <text:p>Settore 4 / Politiche Ambientali e Socio-Demografico</text:p>
          </table:table-cell>
          <table:table-cell office:value-type="string" table:style-name="ce2">
            <text:p><text:a xlink:href="https://comune.caiazzo.ce.it/it/unita_organizzative/settore-4-socio-demografico-ambiente-protezione-civile">https://comune.caiazzo.ce.it/it/unita_organizzative/settore-4-socio-demografico-ambiente-protezione-civile</text:a>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<text:a xlink:href="https://www.comunedicaiazzo.it/wp-content/uploads/2026/06/sport3-1.ods">Procedimenti amministrativi relativi alla tipologia “Sport”</text:a></text:p>
          </table:table-cell>
          <table:table-cell office:value-type="string" table:style-name="ce3">
            <text:p>Settore 3 / Tecnico</text:p>
          </table:table-cell>
          <table:table-cell office:value-type="string" table:style-name="ce2">
            <text:p><text:a xlink:href="https://comune.caiazzo.ce.it/it/unita_organizzative/settore-3-tecnico-e-politiche-del-territorio">https://comune.caiazzo.ce.it/it/unita_organizzative/settore-3-tecnico-e-politiche-del-territorio</text:a>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<text:a xlink:href="https://www.comunedicaiazzo.it/wp-content/uploads/2026/06/territorio3-1.ods">Procedimenti amministrativi relativi alla tipologia “Territorio”</text:a></text:p>
          </table:table-cell>
          <table:table-cell office:value-type="string" table:style-name="ce3">
            <text:p>Settore 3 / Tecnico</text:p>
          </table:table-cell>
          <table:table-cell office:value-type="string" table:style-name="ce2">
            <text:p><text:a xlink:href="https://comune.caiazzo.ce.it/it/unita_organizzative/settore-3-tecnico-e-politiche-del-territorio">https://comune.caiazzo.ce.it/it/unita_organizzative/settore-3-tecnico-e-politiche-del-territorio</text:a>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<text:a xlink:href="https://www.comunedicaiazzo.it/wp-content/uploads/2026/06/trasporti-viabilita3.ods">Procedimenti amministrativi relativi alla tipologia “Trasporti e viabilità”</text:a></text:p>
          </table:table-cell>
          <table:table-cell office:value-type="string" table:style-name="ce3">
            <text:p>Settore 1 / Amministrativo, Vigilanza e Affari Generali</text:p>
          </table:table-cell>
          <table:table-cell office:value-type="string" table:style-name="ce2">
            <text:p><text:a xlink:href="https://comune.caiazzo.ce.it/it/unita_organizzative/settore-1-amministrativo-vigilanza-aa-gg-suap">https://comune.caiazzo.ce.it/it/unita_organizzative/settore-1-amministrativo-vigilanza-aa-gg-suap</text:a>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<text:a xlink:href="https://www.comunedicaiazzo.it/wp-content/uploads/2026/06/risorse-umane-finanziarie-tecnologiche3.ods">Procedimenti amministrativi relativi alla tipologia “Risorse umane finanziarie tecnologiche”</text:a></text:p>
          </table:table-cell>
          <table:table-cell office:value-type="string" table:style-name="ce3">
            <text:p>Settore 1 / Amministrativo, Vigilanza e Affari Generali</text:p>
          </table:table-cell>
          <table:table-cell office:value-type="string" table:style-name="ce2">
            <text:p><text:a xlink:href="https://comune.caiazzo.ce.it/it/unita_organizzative/settore-1-amministrativo-vigilanza-aa-gg-suap">https://comune.caiazzo.ce.it/it/unita_organizzative/settore-1-amministrativo-vigilanza-aa-gg-suap</text:a></text:p>
          </table:table-cell>
          <table:table-cell table:number-columns-repeated="16381"/>
        </table:table-row>
        <table:table-row table:number-rows-repeated="104856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tente</meta:initial-creator>
    <dc:creator>Utente</dc:creator>
    <meta:creation-date>2026-06-24T10:04:02Z</meta:creation-date>
    <dc:date>2026-06-24T10:13:11Z</dc:date>
  </office:meta>
</office:document-meta>
</file>